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b41b9ab23eb314bbefcb09b82e73607.jpg"/>
  <manifest:file-entry manifest:media-type="image/jpeg" manifest:full-path="Pictures/1944e4627ae199705c04123c29aa7ef4.jpg"/>
  <manifest:file-entry manifest:media-type="image/jpeg" manifest:full-path="Pictures/a3b9a58836245526633866f01fff80b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to:trip:liens:chargements"/><text:bookmark-start text:name="__RefHeading___le_chargement_1"/><text:bookmark-start text:name="le_chargement"/>Le chargement<text:bookmark-end text:name="__RefHeading___le_chargement_1"/><text:bookmark-end text:name="le_chargement"/></text:h>
      <text:p text:style-name="Text_20_body"><draw:frame draw:style-name="media" draw:name="0" text:anchor-type="as-char" draw:z-index="0" svg:width="15.875cm" svg:height="11.90625cm"><draw:image xlink:href="Pictures/0b41b9ab23eb314bbefcb09b82e73607.jpg" xlink:type="simple" xlink:show="embed" xlink:actuate="onLoad"/></draw:frame>
<draw:frame draw:style-name="media" draw:name="1" text:anchor-type="as-char" draw:z-index="1" svg:width="15.875cm" svg:height="8.89cm"><draw:image xlink:href="Pictures/1944e4627ae199705c04123c29aa7ef4.jpg" xlink:type="simple" xlink:show="embed" xlink:actuate="onLoad"/></draw:frame>
<draw:frame draw:style-name="media" draw:name="2" text:anchor-type="as-char" draw:z-index="2" svg:width="15.875cm" svg:height="14.932421875cm"><draw:image xlink:href="Pictures/a3b9a58836245526633866f01fff80ba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0T13::28:08</meta:creation-date>
    <dc:creator>Generated</dc:creator>
    <dc:date>2026-08-20T13::28:08</dc:date>
    <dc:language>en-US</dc:language>
    <meta:editing-cycles>1</meta:editing-cycles>
    <meta:editing-duration>PT0S</meta:editing-duration>
    <dc:title>moto:trip:liens:chargements</dc:title>
  </office:meta>
</office:document-meta>
</file>