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16ce97dfb6296f9714c153be183a0b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o:trip:liens:remorques"/><text:bookmark-start text:name="__RefHeading___la_remorque_1"/><text:bookmark-start text:name="la_remorque"/>La remorque<text:bookmark-end text:name="__RefHeading___la_remorque_1"/><text:bookmark-end text:name="la_remorque"/></text:h>
      <text:p text:style-name="Text_20_body"><draw:frame draw:style-name="media" draw:name="0" text:anchor-type="as-char" draw:z-index="0" svg:width="15.875cm" svg:height="9.7203369140625cm"><draw:image xlink:href="Pictures/c16ce97dfb6296f9714c153be183a0b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10::18:33</meta:creation-date>
    <dc:creator>Generated</dc:creator>
    <dc:date>2026-08-20T10::18:33</dc:date>
    <dc:language>en-US</dc:language>
    <meta:editing-cycles>1</meta:editing-cycles>
    <meta:editing-duration>PT0S</meta:editing-duration>
    <dc:title>moto:trip:liens:remorques</dc:title>
  </office:meta>
</office:document-meta>
</file>