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0b739ecf10c2adf420603471ed44142.jpg"/>
  <manifest:file-entry manifest:media-type="image/jpeg" manifest:full-path="Pictures/5f3e520f766f33471d87d341cc55200b.jpg"/>
  <manifest:file-entry manifest:media-type="image/jpeg" manifest:full-path="Pictures/39e7f9e553964aa3d008f81dd9a2c0fc.jpg"/>
  <manifest:file-entry manifest:media-type="image/jpeg" manifest:full-path="Pictures/cbe9b7870a7cfe6fa4fc09ae89f1926c.jpg"/>
  <manifest:file-entry manifest:media-type="image/jpeg" manifest:full-path="Pictures/d15852342c81d76cb24fca772f0bd697.jpg"/>
  <manifest:file-entry manifest:media-type="image/jpeg" manifest:full-path="Pictures/4beb4821b68782838935416a667f339d.jpg"/>
  <manifest:file-entry manifest:media-type="image/jpeg" manifest:full-path="Pictures/283a7f09bc5db7ec34ebeb9ca351ed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:trip:liens:tentes"/><text:bookmark-start text:name="__RefHeading___la_tente_1"/><text:bookmark-start text:name="la_tente"/>La tente<text:bookmark-end text:name="__RefHeading___la_tente_1"/><text:bookmark-end text:name="la_tente"/></text:h>
      <text:p text:style-name="Text_20_body"><draw:frame draw:style-name="media" draw:name="0" text:anchor-type="as-char" draw:z-index="0" svg:width="15.875cm" svg:height="11.90625cm"><draw:image xlink:href="Pictures/60b739ecf10c2adf420603471ed44142.jpg" xlink:type="simple" xlink:show="embed" xlink:actuate="onLoad"/></draw:frame>
<draw:frame draw:style-name="media" draw:name="1" text:anchor-type="as-char" draw:z-index="1" svg:width="15.875cm" svg:height="34.367864693446cm"><draw:image xlink:href="Pictures/5f3e520f766f33471d87d341cc55200b.jpg" xlink:type="simple" xlink:show="embed" xlink:actuate="onLoad"/></draw:frame>
<draw:frame draw:style-name="media" draw:name="2" text:anchor-type="as-char" draw:z-index="2" svg:width="15.875cm" svg:height="7.1549295774648cm"><draw:image xlink:href="Pictures/39e7f9e553964aa3d008f81dd9a2c0fc.jpg" xlink:type="simple" xlink:show="embed" xlink:actuate="onLoad"/></draw:frame>
<draw:frame draw:style-name="media" draw:name="3" text:anchor-type="as-char" draw:z-index="3" svg:width="15.875cm" svg:height="11.90625cm"><draw:image xlink:href="Pictures/cbe9b7870a7cfe6fa4fc09ae89f1926c.jpg" xlink:type="simple" xlink:show="embed" xlink:actuate="onLoad"/></draw:frame>
<draw:frame draw:style-name="media" draw:name="4" text:anchor-type="as-char" draw:z-index="4" svg:width="15.875cm" svg:height="35.262472885033cm"><draw:image xlink:href="Pictures/d15852342c81d76cb24fca772f0bd697.jpg" xlink:type="simple" xlink:show="embed" xlink:actuate="onLoad"/></draw:frame>
<draw:frame draw:style-name="media" draw:name="5" text:anchor-type="as-char" draw:z-index="5" svg:width="15.875cm" svg:height="21.166666666667cm"><draw:image xlink:href="Pictures/4beb4821b68782838935416a667f339d.jpg" xlink:type="simple" xlink:show="embed" xlink:actuate="onLoad"/></draw:frame>
<draw:frame draw:style-name="media" draw:name="6" text:anchor-type="as-char" draw:z-index="6" svg:width="15.875cm" svg:height="10.600972222222cm"><draw:image xlink:href="Pictures/283a7f09bc5db7ec34ebeb9ca351ed7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13::44:33</meta:creation-date>
    <dc:creator>Generated</dc:creator>
    <dc:date>2026-08-20T13::44:33</dc:date>
    <dc:language>en-US</dc:language>
    <meta:editing-cycles>1</meta:editing-cycles>
    <meta:editing-duration>PT0S</meta:editing-duration>
    <dc:title>moto:trip:liens:tentes</dc:title>
  </office:meta>
</office:document-meta>
</file>